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>
  <office:scripts/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le1" style:family="table">
      <style:table-properties style:width="16cm" table:align="right"/>
    </style:style>
    <style:style style:name="Tabelle1.A" style:family="table-column">
      <style:table-column-properties style:column-width="3.501cm"/>
    </style:style>
    <style:style style:name="Tabelle1.B" style:family="table-column">
      <style:table-column-properties style:column-width="2cm"/>
    </style:style>
    <style:style style:name="Tabelle1.D" style:family="table-column">
      <style:table-column-properties style:column-width="1.004cm"/>
    </style:style>
    <style:style style:name="Tabelle1.G" style:family="table-column">
      <style:table-column-properties style:column-width="1.993cm"/>
    </style:style>
    <style:style style:name="Tabelle1.A1" style:family="table-cell">
      <style:table-cell-properties style:vertical-align="middle" fo:padding="0.097cm" fo:border-left="none" fo:border-right="none" fo:border-top="none" fo:border-bottom="0.002cm solid #000000"/>
    </style:style>
    <style:style style:name="Tabelle1.B1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Tabelle1.A2" style:family="table-cell">
      <style:table-cell-properties fo:padding="0.097cm" fo:border-left="none" fo:border-right="none" fo:border-top="none" fo:border-bottom="0.002cm solid #000000"/>
    </style:style>
    <style:style style:name="Tabelle1.B2" style:family="table-cell">
      <style:table-cell-properties fo:padding="0.097cm" fo:border-left="0.002cm solid #000000" fo:border-right="none" fo:border-top="none" fo:border-bottom="0.002cm solid #000000"/>
    </style:style>
    <style:style style:name="P1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Table_20_Heading">
      <style:text-properties style:font-name="Times New Roman" fo:font-size="18pt" style:font-size-asian="18pt" style:font-size-complex="18pt"/>
    </style:style>
    <style:style style:name="P4" style:family="paragraph" style:parent-style-name="Table_20_Heading">
      <style:text-properties style:font-name="Times New Roman" fo:font-size="12pt" style:font-size-asian="12pt" style:font-size-complex="12pt"/>
    </style:style>
    <style:style style:name="P5" style:family="paragraph" style:parent-style-name="Table_20_Contents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6" style:family="paragraph" style:parent-style-name="Standard" style:list-style-name="L1">
      <style:paragraph-properties fo:line-height="15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 style:list-style-name="L1">
      <style:paragraph-properties fo:line-height="150%" fo:text-align="start" style:justify-single-word="false"/>
      <style:text-properties style:font-name="Times New Roman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P8" style:family="paragraph" style:parent-style-name="Standard" style:list-style-name="L1">
      <style:paragraph-properties fo:line-height="150%"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9" style:family="paragraph" style:parent-style-name="Standard" style:list-style-name="L1">
      <style:paragraph-properties fo:line-height="150%"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 style:list-style-name="L1">
      <style:paragraph-properties fo:line-height="150%" fo:text-align="start" style:justify-single-word="false"/>
      <style:text-properties style:font-name="Arial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1" style:family="paragraph" style:parent-style-name="Standard" style:list-style-name="L1">
      <style:paragraph-properties fo:margin-left="1cm" fo:margin-right="0cm" fo:line-height="150%" fo:text-align="start" style:justify-single-word="false" fo:text-indent="0cm" style:auto-text-indent="false" fo:background-color="transparent" fo:padding="0.25cm" fo:border="0.035cm solid #000000" style:shadow="none">
        <style:background-image/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 style:list-style-name="L1">
      <style:paragraph-properties fo:margin-left="1cm" fo:margin-right="0cm" fo:line-height="150%" fo:text-align="start" style:justify-single-word="false" fo:text-indent="0cm" style:auto-text-indent="false" fo:background-color="transparent" fo:padding="0.25cm" fo:border="0.035cm solid #000000" style:shadow="none">
        <style:background-image/>
      </style:paragraph-properties>
      <style:text-properties style:font-name="Times New Roman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P13" style:family="paragraph" style:parent-style-name="Standard" style:list-style-name="L1">
      <style:paragraph-properties fo:margin-left="8.999cm" fo:margin-right="0cm" fo:line-height="100%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14" style:family="paragraph" style:parent-style-name="Standard" style:list-style-name="L1">
      <style:paragraph-properties fo:margin-left="0cm" fo:margin-right="0cm" fo:line-height="150%" fo:text-align="start" style:justify-single-word="false" fo:text-indent="0cm" style:auto-text-indent="false" fo:background-color="transparent" fo:padding="0.25cm" fo:border="0.035cm solid #000000" style:shadow="none">
        <style:background-image/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5" style:family="paragraph" style:parent-style-name="Table_20_Heading">
      <style:text-properties style:font-name="Times New Roman" fo:font-size="18pt" style:font-name-asian="Times New Roman" style:font-size-asian="18pt" style:font-name-complex="Times New Roman" style:font-size-complex="18pt"/>
    </style:style>
    <style:style style:name="P16" style:family="paragraph">
      <style:paragraph-properties text:enable-numbering="false" fo:margin-left="0cm" fo:margin-right="0cm" fo:margin-top="0cm" fo:margin-bottom="0cm" fo:line-height="100%" fo:text-align="center" fo:text-indent="0cm"/>
    </style:style>
    <style:style style:name="P17" style:family="paragraph">
      <style:paragraph-properties text:enable-numbering="false"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1" fo:font-size="16pt" fo:font-style="normal" fo:text-shadow="none" style:text-underline-style="none" fo:font-weight="bold" style:letter-kerning="true" style:font-name-asian="MS Gothic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/>
    </style:style>
    <style:style style:name="T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Times New Roman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3" style:family="text"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4" style:family="text">
      <style:text-properties style:font-name="Times New Roman" fo:font-size="12pt" fo:font-style="normal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5" style:family="text">
      <style:text-properties style:font-name="Times New Roman" fo:font-size="18pt" fo:font-style="normal" fo:font-weight="normal" style:font-name-asian="Times New Roman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style:font-name="Arial" fo:font-size="12pt" fo:font-weight="bold" style:font-size-asian="12pt" style:font-weight-asian="bold" style:font-size-complex="12pt" style:font-weight-complex="bold"/>
    </style:style>
    <style:style style:name="T8" style:family="text">
      <style:text-properties style:use-window-font-color="true" style:text-outline="false" style:text-line-through-style="none" style:font-name="Arial1" fo:font-size="16pt" fo:font-style="normal" fo:text-shadow="none" style:text-underline-style="none" fo:font-weight="bold" style:letter-kerning="true" style:font-name-asian="MS Gothic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/>
    </style:style>
    <text:list-style style:name="L1">
      <text:list-level-style-number text:level="1" text:style-name="Numbering_20_Symbols" style:num-suffix="." style:num-format="1">
        <style:list-level-properties text:min-label-width="0.635cm"/>
      </text:list-level-style-number>
      <text:list-level-style-number text:level="2" style:num-suffix=")" style:num-format="a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e6e6e6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3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e6e6e6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eilbarkeitsregeln</text:p>
      <text:p text:style-name="P2"/>
      <text:list xml:id="list27326433" text:style-name="L1">
        <text:list-item>
          <text:p text:style-name="P6"><text:span text:style-name="T7">Einerziffern</text:span><text:span text:style-name="T1"> </text:span></text:p>
          <text:list>
            <text:list-item>
              <text:p text:style-name="P6">Schreibe alle Vielfachen von 2 zwischen 0 und 40 auf.</text:p>
              <text:p text:style-name="P6">_______________________________________________________________________</text:p>
              <text:p text:style-name="P6">_______________________________________________________________________</text:p>
            </text:list-item>
          </text:list>
          <text:p text:style-name="P11"><text:span text:style-name="T6">Eine Zahl ist Vielfaches von 2, wenn ihre __________________________________ ist.</text:span><text:span text:style-name="T2"> </text:span></text:p>
          <text:list>
            <text:list-item>
              <text:p text:style-name="P6">Schreibe alle Vielfachen von 5 zwischen 0 und 100 auf.</text:p>
              <text:p text:style-name="P6">_______________________________________________________________________</text:p>
              <text:p text:style-name="P6">_______________________________________________________________________</text:p>
            </text:list-item>
          </text:list>
          <text:p text:style-name="P11"><text:span text:style-name="T6">Eine Zahl ist Vielfaches von 5, wenn ________________________________________.</text:span><text:span text:style-name="T2"> </text:span></text:p>
        </text:list-item>
        <text:list-item>
          <text:p text:style-name="P9">Einer- und Zehnerziffern</text:p>
          <text:list>
            <text:list-item>
              <text:p text:style-name="P6">Welche der folgenden dreistelligen Zahlen sind Vielfache von 4? Unterstreiche sie!</text:p>
              <text:list>
                <text:list-header>
                  <text:p text:style-name="P6">100<text:tab/>123<text:tab/>124<text:tab/>130<text:tab/>140<text:tab/>145<text:tab/>148<text:tab/>160<text:tab/>170<text:tab/>192<text:tab/>196</text:p>
                  <text:p text:style-name="P6">200<text:tab/>250<text:tab/>300<text:tab/>322<text:tab/>324<text:tab/>326<text:tab/>328<text:tab/>416<text:tab/>564<text:tab/>770<text:tab/>912</text:p>
                </text:list-header>
              </text:list>
            </text:list-item>
          </text:list>
          <text:p text:style-name="P11"><text:span text:style-name="T6">Eine Zahl ist Vielfaches von 4, wenn ihre letzten beiden Ziffern ____________________ ______________________.</text:span><text:span text:style-name="T2"> </text:span></text:p>
          <text:list>
            <text:list-item>
              <text:p text:style-name="P6">Welche der folgenden dreistelligen Zahlen sind Vielfache von 25? Unterstreiche sie!</text:p>
              <text:list>
                <text:list-header>
                  <text:p text:style-name="P6">100<text:tab/>115<text:tab/>125<text:tab/>150<text:tab/>160<text:tab/>170<text:tab/>175<text:tab/>225<text:tab/>440<text:tab/>570<text:tab/>650</text:p>
                </text:list-header>
              </text:list>
            </text:list-item>
          </text:list>
          <text:p text:style-name="P12">Eine Zahl ist Vielfaches von 25, _____________________________________________ ________________________________.<text:span text:style-name="T2"> </text:span></text:p>
        </text:list-item>
        <text:list-item>
          <text:p text:style-name="P9">Quersummen</text:p>
          <text:list>
            <text:list-item>
              <text:p text:style-name="P6">Notiere die Vielfachen von 3 zwischen 90 und 120. Berechne im Kopf die Quersummen!</text:p>
              <text:p text:style-name="P6">_______________________________________________________________________</text:p>
              <text:p text:style-name="P6">_______________________________________________________________________</text:p>
            </text:list-item>
          </text:list>
          <text:p text:style-name="P11"><text:span text:style-name="T6">Eine Zahl ist Vielfaches von 3, wenn ihre __________________________________ ist.</text:span><text:span text:style-name="T2"> </text:span></text:p>
          <text:list>
            <text:list-item>
              <text:p text:style-name="P6">Welche der folgenden Zahlen sind Vielfache von 9? Unterstreiche sie!</text:p>
              <text:list>
                <text:list-header>
                  <text:p text:style-name="P6">90<text:tab/>93<text:tab/>99<text:tab/>105<text:tab/>108<text:tab/>144<text:tab/>155<text:tab/>162<text:tab/>189<text:tab/>198<text:tab/>199</text:p>
                  <text:p text:style-name="P6">207<text:tab/>309<text:tab/>414<text:tab/>515<text:tab/>540<text:tab/>594<text:tab/>600<text:tab/>603<text:tab/>606<text:tab/>774<text:tab/>884</text:p>
                </text:list-header>
              </text:list>
            </text:list-item>
          </text:list>
          <text:p text:style-name="P12">Eine Zahl ist Vielfaches von 9, wenn ________________________________________.<text:span text:style-name="T2"> </text:span></text:p>
          <text:p text:style-name="P7"/>
        </text:list-item>
        <text:list-item>
          <text:p text:style-name="P10"><text:soft-page-break/>Lückenquersummen</text:p>
          <text:p text:style-name="P8">Die beiden Lückenquersummen der Zahl 190432 sind:</text:p>
          <text:p text:style-name="P13"><draw:g text:anchor-type="paragraph" draw:z-index="0" draw:style-name="gr1"><draw:rect draw:style-name="gr2" draw:text-style-name="P17" svg:width="0.802cm" svg:height="0.802cm" svg:x="1.272cm" svg:y="0.4cm"><text:p text:style-name="P16"><text:span text:style-name="T8">1</text:span></text:p></draw:rect><draw:circle draw:style-name="gr2" draw:text-style-name="P17" svg:width="0.802cm" svg:height="0.802cm" svg:x="2.471cm" svg:y="0.4cm"><text:p text:style-name="P16"><text:span text:style-name="T8">9</text:span></text:p></draw:circle><draw:rect draw:style-name="gr2" draw:text-style-name="P17" svg:width="0.8cm" svg:height="0.802cm" svg:x="3.673cm" svg:y="0.4cm"><text:p text:style-name="P16"><text:span text:style-name="T8">0</text:span></text:p></draw:rect><draw:ellipse draw:style-name="gr2" draw:text-style-name="P17" svg:width="0.8cm" svg:height="0.802cm" svg:x="4.872cm" svg:y="0.4cm"><text:p text:style-name="P16"><text:span text:style-name="T8">4</text:span></text:p></draw:ellipse><draw:rect draw:style-name="gr2" draw:text-style-name="P17" svg:width="0.802cm" svg:height="0.802cm" svg:x="6.072cm" svg:y="0.4cm"><text:p text:style-name="P16"><text:span text:style-name="T8">3</text:span></text:p></draw:rect><draw:ellipse draw:style-name="gr2" draw:text-style-name="P17" svg:width="0.8cm" svg:height="0.802cm" svg:x="7.273cm" svg:y="0.4cm"><text:p text:style-name="P16"><text:span text:style-name="T8">2</text:span></text:p></draw:ellipse></draw:g><text:span text:style-name="T5">□</text:span><text:span text:style-name="T4"> : <text:s text:c="2"/></text:span><text:span text:style-name="T3">1 + 0 + 3 <text:s text:c="2"/>= <text:s/>__________</text:span></text:p>
          <text:p text:style-name="P13"><text:span text:style-name="T5">○</text:span><text:span text:style-name="T4"> : <text:s text:c="2"/>9</text:span><text:span text:style-name="T3"> + 4 + 2 <text:s text:c="2"/>= <text:s/>__________</text:span></text:p>
          <text:p text:style-name="P8">Berechne die Lückenquersummen der Zahl 55813.</text:p>
          <text:p text:style-name="P13"><draw:g text:anchor-type="paragraph" draw:z-index="1" draw:style-name="gr1"><draw:circle draw:style-name="gr3" draw:text-style-name="P17" svg:width="0.802cm" svg:height="0.802cm" svg:x="2.469cm" svg:y="0.4cm"><text:p/></draw:circle><draw:rect draw:style-name="gr3" draw:text-style-name="P17" svg:width="0.8cm" svg:height="0.802cm" svg:x="3.67cm" svg:y="0.4cm"><text:p/></draw:rect><draw:ellipse draw:style-name="gr3" draw:text-style-name="P17" svg:width="0.8cm" svg:height="0.802cm" svg:x="4.87cm" svg:y="0.4cm"><text:p/></draw:ellipse><draw:rect draw:style-name="gr3" draw:text-style-name="P17" svg:width="0.802cm" svg:height="0.802cm" svg:x="6.069cm" svg:y="0.4cm"><text:p/></draw:rect><draw:ellipse draw:style-name="gr3" draw:text-style-name="P17" svg:width="0.8cm" svg:height="0.802cm" svg:x="7.27cm" svg:y="0.4cm"><text:p/></draw:ellipse></draw:g><text:span text:style-name="T5">□</text:span><text:span text:style-name="T4"> : <text:s text:c="2"/></text:span><text:span text:style-name="T4">_____________________</text:span></text:p>
          <text:p text:style-name="P13"><text:span text:style-name="T5">○</text:span><text:span text:style-name="T4"> : <text:s text:c="2"/></text:span><text:span text:style-name="T4">_____________________</text:span></text:p>
          <text:p text:style-name="P8">Schreibe in die folgende Tabelle alle Vielfachen von 11 zwischen 165 und 330 und daneben jeweils die beiden Lückenquersummen. Was fällt Dir auf?</text:p>
        </text:list-item>
      </text:list>
      <table:table table:name="Tabelle1" table:style-name="Tabelle1">
        <table:table-column table:style-name="Tabelle1.A"/>
        <table:table-column table:style-name="Tabelle1.B" table:number-columns-repeated="2"/>
        <table:table-column table:style-name="Tabelle1.D"/>
        <table:table-column table:style-name="Tabelle1.A"/>
        <table:table-column table:style-name="Tabelle1.B"/>
        <table:table-column table:style-name="Tabelle1.G"/>
        <table:table-row>
          <table:table-cell table:style-name="Tabelle1.A1" office:value-type="string">
            <text:p text:style-name="P4">Vielfaches von 11</text:p>
          </table:table-cell>
          <table:table-cell table:style-name="Tabelle1.B1" office:value-type="string">
            <text:p text:style-name="P15">□</text:p>
          </table:table-cell>
          <table:table-cell table:style-name="Tabelle1.B1" office:value-type="string">
            <text:p text:style-name="P15">○</text:p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4">Vielfaches von 11</text:p>
          </table:table-cell>
          <table:table-cell table:style-name="Tabelle1.B1" office:value-type="string">
            <text:p text:style-name="P15">□</text:p>
          </table:table-cell>
          <table:table-cell table:style-name="Tabelle1.B1" office:value-type="string">
            <text:p text:style-name="P15">○</text:p>
          </table:table-cell>
        </table:table-row>
        <table:table-row>
          <table:table-cell table:style-name="Tabelle1.A2" office:value-type="string">
            <text:p text:style-name="P5">165</text:p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</table:table-row>
        <table:table-row>
          <table:table-cell table:style-name="Tabelle1.A2" office:value-type="string">
            <text:p text:style-name="P5">176</text:p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</table:table-row>
        <table:table-row>
          <table:table-cell table:style-name="Tabelle1.A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</table:table-row>
        <table:table-row>
          <table:table-cell table:style-name="Tabelle1.A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</table:table-row>
        <table:table-row>
          <table:table-cell table:style-name="Tabelle1.A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</table:table-row>
        <table:table-row>
          <table:table-cell table:style-name="Tabelle1.A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</table:table-row>
        <table:table-row>
          <table:table-cell table:style-name="Tabelle1.A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</table:table-row>
        <table:table-row>
          <table:table-cell table:style-name="Tabelle1.A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>330</text:p>
          </table:table-cell>
          <table:table-cell table:style-name="Tabelle1.B2" office:value-type="string">
            <text:p text:style-name="P5"/>
          </table:table-cell>
          <table:table-cell table:style-name="Tabelle1.B2" office:value-type="string">
            <text:p text:style-name="P5"/>
          </table:table-cell>
        </table:table-row>
      </table:table>
      <text:list xml:id="list27372881" text:continue-numbering="true" text:style-name="L1">
        <text:list-header>
          <text:p text:style-name="P14"><text:span text:style-name="T6">Eine Zahl ist Vielfaches von 11, wenn die _________________ ihrer Lückenquersummen __________________________________ ist.</text:span><text:span text:style-name="T2"> </text:span></text:p>
          <text:p text:style-name="P6">Welche der folgenden Zahlen sind Vielfache von 11? Unterstreiche sie!</text:p>
          <text:list>
            <text:list-item>
              <text:list>
                <text:list-header>
                  <text:p text:style-name="P6">123<text:tab/>132<text:tab/>145<text:tab/>352<text:tab/>395<text:tab/>448<text:tab/>495<text:tab/>616<text:tab/>759<text:tab/>863<text:tab/>999</text:p>
                </text:list-header>
              </text:list>
            </text:list-item>
          </text:list>
          <text:p text:style-name="P6">Sind die beiden oben genannten Zahlen <text:span text:style-name="T3">190432 und 55813 Vielfache von 11? _________</text:span></text:p>
        </text:list-header>
        <text:list-item>
          <text:p text:style-name="P10">Primfaktorzerlegungen</text:p>
          <text:p text:style-name="P6">Zerlege die folgenden Zahlen in Primfaktoren:</text:p>
          <text:p text:style-name="P6"><text:s text:c="3"/>243 = ___________________________________________________________________</text:p>
          <text:p text:style-name="P6"><text:s text:c="3"/><text:span text:style-name="T1">441 = ___________________________________________________________________</text:span></text:p>
          <text:p text:style-name="P6"><text:s text:c="3"/>495 = ___________________________________________________________________</text:p>
          <text:p text:style-name="P6"><text:s text:c="3"/>512 = ___________________________________________________________________</text:p>
          <text:p text:style-name="P6"><text:s text:c="3"/>625 = ___________________________________________________________________</text:p>
          <text:p text:style-name="P6"><text:s text:c="3"/>729 = ___________________________________________________________________</text:p>
          <text:p text:style-name="P6"><text:s text:c="3"/>803 = ___________________________________________________________________</text:p>
          <text:p text:style-name="P6"><text:s text:c="3"/>999 = ___________________________________________________________________</text:p>
          <text:p text:style-name="P6"><text:span text:style-name="T1"><text:s/>1001</text:span> = ___________________________________________________________________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styles>
    <draw:marker draw:name="Arrow" svg:viewBox="0 0 20 30" svg:d="m10 0-10 30h20z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Footnote_20_Symbol" style:display-name="Footnote Symbol" style:family="text"/>
    <style:style style:name="Numbering_20_Symbols" style:display-name="Numbering Symbols" style:family="text">
      <style:text-properties style:font-name="Arial" fo:font-weight="bold" style:font-weight-asian="bold" style:font-weight-complex="bold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initial-creator>lehrer</meta:initial-creator>
    <meta:creation-date>2008-01-17T10:35:43</meta:creation-date>
    <dc:date>2012-02-06T07:23:41.90</dc:date>
    <dc:language>de-DE</dc:language>
    <meta:editing-cycles>8</meta:editing-cycles>
    <meta:editing-duration>PT01H37M21S</meta:editing-duration>
    <meta:print-date>2012-02-06T07:20:16.54</meta:print-date>
    <meta:document-statistic meta:table-count="1" meta:image-count="0" meta:object-count="0" meta:page-count="2" meta:paragraph-count="59" meta:word-count="356" meta:character-count="3175"/>
    <meta:user-defined meta:name="Info 1"/>
    <meta:user-defined meta:name="Info 2"/>
    <meta:user-defined meta:name="Info 3"/>
    <meta:user-defined meta:name="Info 4"/>
  </office:meta>
</office:document-meta>
</file>