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>
  <office:scripts/>
  <office:font-face-decls>
    <style:font-face style:name="StarSymbol" svg:font-family="StarSymbol" style:font-charset="x-symbol"/>
    <style:font-face style:name="Tahoma2" svg:font-family="Tahoma"/>
    <style:font-face style:name="Courier New" svg:font-family="'Courier New'" style:font-family-generic="modern" style:font-pitch="fixed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Quadratzahlen" style:family="table">
      <style:table-properties style:width="15.998cm" table:align="right"/>
    </style:style>
    <style:style style:name="Quadratzahlen.A" style:family="table-column">
      <style:table-column-properties style:column-width="5.33cm"/>
    </style:style>
    <style:style style:name="Quadratzahlen.C" style:family="table-column">
      <style:table-column-properties style:column-width="5.338cm"/>
    </style:style>
    <style:style style:name="Quadratzahlen.A1" style:family="table-cell">
      <style:table-cell-properties fo:padding="0.097cm" fo:border="none"/>
    </style:style>
    <style:style style:name="Tabelle1" style:family="table">
      <style:table-properties style:width="15cm" table:align="center"/>
    </style:style>
    <style:style style:name="Tabelle1.A" style:family="table-column">
      <style:table-column-properties style:column-width="2.999cm"/>
    </style:style>
    <style:style style:name="Tabelle1.E" style:family="table-column">
      <style:table-column-properties style:column-width="3.006cm"/>
    </style:style>
    <style:style style:name="Tabelle1.A1" style:family="table-cell">
      <style:table-cell-properties fo:padding="0.199cm" fo:border-left="0.002cm solid #000000" fo:border-right="none" fo:border-top="0.002cm solid #000000" fo:border-bottom="0.002cm solid #000000"/>
    </style:style>
    <style:style style:name="Tabelle1.E1" style:family="table-cell">
      <style:table-cell-properties fo:padding="0.199cm" fo:border="0.002cm solid #000000"/>
    </style:style>
    <style:style style:name="Tabelle1.A2" style:family="table-cell">
      <style:table-cell-properties fo:padding="0.199cm" fo:border-left="0.002cm solid #000000" fo:border-right="none" fo:border-top="none" fo:border-bottom="0.002cm solid #000000"/>
    </style:style>
    <style:style style:name="Tabelle1.E2" style:family="table-cell">
      <style:table-cell-properties fo:padding="0.199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margin-left="0cm" fo:margin-right="7.5cm" fo:text-align="start" style:justify-single-word="false" fo:text-indent="0cm" style:auto-text-indent="false"/>
    </style:style>
    <style:style style:name="P4" style:family="paragraph" style:parent-style-name="Standard">
      <style:paragraph-properties fo:margin-left="0.499cm" fo:margin-right="0cm" fo:text-align="start" style:justify-single-word="false" fo:text-indent="0cm" style:auto-text-indent="false"/>
    </style:style>
    <style:style style:name="P5" style:family="paragraph" style:parent-style-name="Table_20_Contents">
      <style:paragraph-properties fo:text-align="start" style:justify-single-word="false"/>
    </style:style>
    <style:style style:name="P6" style:family="paragraph" style:parent-style-name="Table_20_Contents">
      <style:paragraph-properties fo:text-align="start" style:justify-single-word="false"/>
      <style:text-properties style:font-name="Courier New" fo:font-size="10pt" style:font-size-asian="10pt" style:font-size-complex="10pt"/>
    </style:style>
    <style:style style:name="P7" style:family="paragraph" style:parent-style-name="Table_20_Contents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8" style:family="paragraph" style:parent-style-name="Standard" style:list-style-name="L1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 style:list-style-name="L1">
      <style:paragraph-properties fo:text-align="start" style:justify-single-word="false"/>
      <style:text-properties style:font-name="Courier New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 style:list-style-name="L1">
      <style:paragraph-properties fo:margin-left="0cm" fo:margin-right="0.101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 style:list-style-name="L1">
      <style:paragraph-properties fo:margin-left="0cm" fo:margin-right="0.101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2" style:family="paragraph" style:parent-style-name="Standard" style:list-style-name="L1">
      <style:paragraph-properties fo:margin-left="0cm" fo:margin-right="0.101cm" fo:text-align="start" style:justify-single-word="false" fo:text-indent="0cm" style:auto-text-indent="false"/>
    </style:style>
    <style:style style:name="P13" style:family="paragraph" style:parent-style-name="Standard" style:list-style-name="L1">
      <style:paragraph-properties fo:margin-left="0cm" fo:margin-right="0.101cm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14" style:family="paragraph" style:parent-style-name="Standard" style:list-style-name="L2">
      <style:paragraph-properties fo:margin-left="0cm" fo:margin-right="0cm" fo:text-align="start" style:justify-single-word="false" fo:text-indent="0cm" style:auto-text-indent="false"/>
      <style:text-properties fo:font-style="italic" style:font-style-asian="italic" style:font-style-complex="italic"/>
    </style:style>
    <style:style style:name="P15" style:family="paragraph" style:parent-style-name="Standard" style:list-style-name="L2">
      <style:paragraph-properties fo:margin-left="0cm" fo:margin-right="0cm" fo:text-align="start" style:justify-single-word="false" fo:text-indent="0cm" style:auto-text-indent="false"/>
    </style:style>
    <style:style style:name="P16" style:family="paragraph" style:parent-style-name="Standard">
      <style:paragraph-properties fo:margin-left="0.499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7" style:family="paragraph">
      <style:paragraph-properties text:enable-numbering="false"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S Gothic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fo:font-style="italic" style:font-style-asian="italic" style:font-style-complex="italic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cm" svg:stroke-color="#000000" draw:marker-start="" draw:marker-start-width="0.245cm" draw:marker-start-center="false" draw:marker-end="Arrow" draw:marker-end-width="0.346cm" draw:marker-end-center="false" draw:fill="solid" draw:fill-color="#99ccff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  <style:style style:name="gr3" style:family="graphic">
      <style:graphic-properties draw:stroke="solid" svg:stroke-width="0.03cm" svg:stroke-color="#000000" draw:marker-start="" draw:marker-start-width="0.245cm" draw:marker-start-center="false" draw:marker-end="" draw:marker-end-width="0.245cm" draw:marker-end-center="false" draw:fill="solid" draw:fill-color="#99ccff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  <style:style style:name="gr4" style:family="graphic">
      <style:graphic-properties draw:stroke="dash" draw:stroke-dash="Fine_20_Dashed_20__28_var_29_" svg:stroke-width="0.03cm" svg:stroke-color="#000000" draw:marker-start="" draw:marker-start-width="0.245cm" draw:marker-start-center="false" draw:marker-end="" draw:marker-end-width="0.245cm" draw:marker-end-center="false" draw:fill="solid" draw:fill-color="#99ccff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Aufgaben zu römischen Zahlen</text:p>
      <text:p text:style-name="P1"/>
      <text:list xml:id="list39231091" text:style-name="L1">
        <text:list-item>
          <text:p text:style-name="P8">Wandle in arabische Zahlen um:</text:p>
          <text:p text:style-name="P8"/>
          <text:p text:style-name="P9"><text:s text:c="3"/>XIV = __________ <text:s text:c="2"/>XLII = __________ <text:s/>CCLIX = __________</text:p>
          <text:p text:style-name="P8"/>
          <text:p text:style-name="P9">CDXLIV = __________ <text:s/>MCMIL = __________ <text:s/>MMXII = __________</text:p>
          <text:p text:style-name="P9"><text:s text:c="2"/></text:p>
        </text:list-item>
        <text:list-item>
          <text:p text:style-name="P10">Wandle in römische Zahlen um:</text:p>
          <text:p text:style-name="P8"/>
          <text:p text:style-name="P9"><text:s text:c="4"/>22 = ___________ <text:s text:c="3"/>29 = ___________ <text:s text:c="2"/>59 = ___________</text:p>
          <text:p text:style-name="P8"/>
          <text:p text:style-name="P9"><text:s text:c="3"/>153 = ___________ <text:s text:c="2"/>333 = ___________ <text:s/>961 = ___________</text:p>
          <text:p text:style-name="P9"><text:s text:c="2"/></text:p>
        </text:list-item>
        <text:list-item>
          <text:p text:style-name="P11">Die Kinderbuchautorin Astrid Lindgren wurde im November MCMVII geboren und starb im Januar MMII. Wie viele Jahre wurde sie alt? Gib ihr Alter auch als römische Zahl an.</text:p>
          <text:p text:style-name="P11"/>
          <text:p text:style-name="P11">_________________________________________________________________________</text:p>
          <text:p text:style-name="P11"/>
          <text:p text:style-name="P11">_________________________________________________________________________</text:p>
          <text:p text:style-name="P11"/>
          <text:p text:style-name="P11">_________________________________________________________________________</text:p>
          <text:p text:style-name="P9"><text:s text:c="2"/></text:p>
        </text:list-item>
        <text:list-item>
          <text:p text:style-name="P11">Zähle</text:p>
          <text:p text:style-name="P11"/>
          <text:list>
            <text:list-item>
              <text:p text:style-name="P11">von XLV bis LV in I-er-Schritten: __________________________________________</text:p>
              <text:p text:style-name="P10"/>
              <text:p text:style-name="P11">______________________________________________________________________</text:p>
              <text:p text:style-name="P11"/>
            </text:list-item>
            <text:list-item>
              <text:p text:style-name="P11">von XC bis CVIII in III-er-Schritten: _________________________________________</text:p>
              <text:p text:style-name="P10"/>
              <text:p text:style-name="P11">______________________________________________________________________</text:p>
              <text:p text:style-name="P11"/>
            </text:list-item>
            <text:list-item>
              <text:p text:style-name="P11">von MCCC bis MDCC in L-er-Schritten: _____________________________________</text:p>
              <text:p text:style-name="P10"/>
              <text:p text:style-name="P11">______________________________________________________________________</text:p>
            </text:list-item>
          </text:list>
          <text:p text:style-name="P11"/>
        </text:list-item>
        <text:list-item>
          <text:p text:style-name="P11">Schreibe die Quadratzahlen römisch:</text:p>
        </text:list-item>
      </text:list>
      <table:table table:name="Quadratzahlen" table:style-name="Quadratzahlen">
        <table:table-column table:style-name="Quadratzahlen.A" table:number-columns-repeated="2"/>
        <table:table-column table:style-name="Quadratzahlen.C"/>
        <table:table-row>
          <table:table-cell table:style-name="Quadratzahlen.A1" office:value-type="string">
            <text:p text:style-name="P6">I*I=</text:p>
          </table:table-cell>
          <table:table-cell table:style-name="Quadratzahlen.A1" office:value-type="string">
            <text:p text:style-name="P6">X*X=</text:p>
          </table:table-cell>
          <table:table-cell table:style-name="Quadratzahlen.A1" office:value-type="string">
            <text:p text:style-name="P6">XIX*XIX=</text:p>
          </table:table-cell>
        </table:table-row>
        <table:table-row>
          <table:table-cell table:style-name="Quadratzahlen.A1" office:value-type="string">
            <text:p text:style-name="P6">II*II=</text:p>
          </table:table-cell>
          <table:table-cell table:style-name="Quadratzahlen.A1" office:value-type="string">
            <text:p text:style-name="P6">XI*XI=</text:p>
          </table:table-cell>
          <table:table-cell table:style-name="Quadratzahlen.A1" office:value-type="string">
            <text:p text:style-name="P6">XX*XX=</text:p>
          </table:table-cell>
        </table:table-row>
        <table:table-row>
          <table:table-cell table:style-name="Quadratzahlen.A1" office:value-type="string">
            <text:p text:style-name="P6">III*III=</text:p>
          </table:table-cell>
          <table:table-cell table:style-name="Quadratzahlen.A1" office:value-type="string">
            <text:p text:style-name="P6">XII*XII=</text:p>
          </table:table-cell>
          <table:table-cell table:style-name="Quadratzahlen.A1" office:value-type="string">
            <text:p text:style-name="P6">XXI*XXI=</text:p>
          </table:table-cell>
        </table:table-row>
        <table:table-row>
          <table:table-cell table:style-name="Quadratzahlen.A1" office:value-type="string">
            <text:p text:style-name="P6">IV*IV=</text:p>
          </table:table-cell>
          <table:table-cell table:style-name="Quadratzahlen.A1" office:value-type="string">
            <text:p text:style-name="P6">XIII*XIII=</text:p>
          </table:table-cell>
          <table:table-cell table:style-name="Quadratzahlen.A1" office:value-type="string">
            <text:p text:style-name="P6">XXII*XXII=</text:p>
          </table:table-cell>
        </table:table-row>
        <table:table-row>
          <table:table-cell table:style-name="Quadratzahlen.A1" office:value-type="string">
            <text:p text:style-name="P6">V*V=</text:p>
          </table:table-cell>
          <table:table-cell table:style-name="Quadratzahlen.A1" office:value-type="string">
            <text:p text:style-name="P6">XIV*XIV=</text:p>
          </table:table-cell>
          <table:table-cell table:style-name="Quadratzahlen.A1" office:value-type="string">
            <text:p text:style-name="P6">XXIII*XXIII=</text:p>
          </table:table-cell>
        </table:table-row>
        <table:table-row>
          <table:table-cell table:style-name="Quadratzahlen.A1" office:value-type="string">
            <text:p text:style-name="P6">VI*VI=</text:p>
          </table:table-cell>
          <table:table-cell table:style-name="Quadratzahlen.A1" office:value-type="string">
            <text:p text:style-name="P6">XV*XV=</text:p>
          </table:table-cell>
          <table:table-cell table:style-name="Quadratzahlen.A1" office:value-type="string">
            <text:p text:style-name="P6">XXIV*XXIV=</text:p>
          </table:table-cell>
        </table:table-row>
        <table:table-row>
          <table:table-cell table:style-name="Quadratzahlen.A1" office:value-type="string">
            <text:p text:style-name="P6">VII*VII=</text:p>
          </table:table-cell>
          <table:table-cell table:style-name="Quadratzahlen.A1" office:value-type="string">
            <text:p text:style-name="P6">XVI*XVI=</text:p>
          </table:table-cell>
          <table:table-cell table:style-name="Quadratzahlen.A1" office:value-type="string">
            <text:p text:style-name="P6">XXV*XXV=</text:p>
          </table:table-cell>
        </table:table-row>
        <table:table-row>
          <table:table-cell table:style-name="Quadratzahlen.A1" office:value-type="string">
            <text:p text:style-name="P6">VIII*VIII=</text:p>
          </table:table-cell>
          <table:table-cell table:style-name="Quadratzahlen.A1" office:value-type="string">
            <text:p text:style-name="P6">XVII*XVII=</text:p>
          </table:table-cell>
          <table:table-cell table:style-name="Quadratzahlen.A1" office:value-type="string">
            <text:p text:style-name="P6"/>
          </table:table-cell>
        </table:table-row>
        <table:table-row>
          <table:table-cell table:style-name="Quadratzahlen.A1" office:value-type="string">
            <text:p text:style-name="P6">IX*IX=</text:p>
          </table:table-cell>
          <table:table-cell table:style-name="Quadratzahlen.A1" office:value-type="string">
            <text:p text:style-name="P6">XVIII*XVIII=</text:p>
          </table:table-cell>
          <table:table-cell table:style-name="Quadratzahlen.A1" office:value-type="string">
            <text:p text:style-name="P6"/>
          </table:table-cell>
        </table:table-row>
      </table:table>
      <text:list xml:id="list39262653" text:continue-numbering="true" text:style-name="L1">
        <text:list-header>
          <text:p text:style-name="P11"/>
          <text:p text:style-name="P11"/>
          <text:p text:style-name="P11"/>
          <text:p text:style-name="P11"/>
        </text:list-header>
        <text:list-item>
          <text:p text:style-name="P11"><text:soft-page-break/>Die XXIV Schülerinnen der Klasse 5e schreiben ihre Lieblingstiere auf. III nennen den Hamster, VII die Katze, IX das Pferd und die übrigen den Hund.</text:p>
          <text:list>
            <text:list-item>
              <text:p text:style-name="P12"><text:span text:style-name="T1">Erstelle zu dieser Umfrage eine Tabelle</text:span><text:span text:style-name="T2">.</text:span></text:p>
            </text:list-item>
          </text:list>
        </text:list-item>
      </text:list>
      <text:list xml:id="list39227354" text:style-name="L2">
        <text:list-item>
          <text:list>
            <text:list-header>
              <text:p text:style-name="P14"/>
            </text:list-header>
          </text:list>
        </text:list-item>
      </text:list>
      <table:table table:name="Tabelle1" table:style-name="Tabelle1">
        <table:table-column table:style-name="Tabelle1.A" table:number-columns-repeated="4"/>
        <table:table-column table:style-name="Tabelle1.E"/>
        <table:table-row>
          <table:table-cell table:style-name="Tabelle1.A1" office:value-type="string">
            <text:p text:style-name="P7">Lieblingstier</text:p>
          </table:table-cell>
          <table:table-cell table:style-name="Tabelle1.A1" office:value-type="string">
            <text:p text:style-name="P5"/>
          </table:table-cell>
          <table:table-cell table:style-name="Tabelle1.A1" office:value-type="string">
            <text:p text:style-name="P5"/>
          </table:table-cell>
          <table:table-cell table:style-name="Tabelle1.A1" office:value-type="string">
            <text:p text:style-name="P5"/>
          </table:table-cell>
          <table:table-cell table:style-name="Tabelle1.E1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7">Anzahl</text:p>
          </table:table-cell>
          <table:table-cell table:style-name="Tabelle1.A2" office:value-type="string">
            <text:p text:style-name="P5"/>
          </table:table-cell>
          <table:table-cell table:style-name="Tabelle1.A2" office:value-type="string">
            <text:p text:style-name="P5"/>
          </table:table-cell>
          <table:table-cell table:style-name="Tabelle1.A2" office:value-type="string">
            <text:p text:style-name="P5"/>
          </table:table-cell>
          <table:table-cell table:style-name="Tabelle1.E2" office:value-type="string">
            <text:p text:style-name="P5"/>
          </table:table-cell>
        </table:table-row>
      </table:table>
      <text:list xml:id="list39239005" text:continue-list="list39262653" text:style-name="L1">
        <text:list-header>
          <text:p text:style-name="P10"/>
          <text:list text:continue-numbering="true">
            <text:list-item>
              <text:p text:style-name="P13">Veranschauliche die Lieblingstiere der Klasse 5e in einem Säulendiagramm.</text:p>
            </text:list-item>
          </text:list>
        </text:list-header>
      </text:list>
      <text:list xml:id="list39236271" text:continue-list="list39227354" text:style-name="L2">
        <text:list-item>
          <text:list>
            <text:list-header>
              <text:p text:style-name="P15"/>
            </text:list-header>
          </text:list>
        </text:list-item>
      </text:list>
      <text:p text:style-name="P3"><draw:g text:anchor-type="paragraph" draw:z-index="0" draw:style-name="gr1"><draw:line draw:style-name="gr2" draw:text-style-name="P17" svg:x1="5.001cm" svg:y1="6cm" svg:x2="5.001cm" svg:y2="0cm"><text:p/></draw:line><draw:line draw:style-name="gr3" draw:text-style-name="P17" svg:x1="4.001cm" svg:y1="5cm" svg:x2="13.001cm" svg:y2="5cm"><text:p/></draw:line><draw:line draw:style-name="gr4" draw:text-style-name="P17" svg:x1="4.503cm" svg:y1="6cm" svg:x2="4.503cm" svg:y2="0cm"><text:p/></draw:line><draw:line draw:style-name="gr4" draw:text-style-name="P17" svg:x1="5.5cm" svg:y1="6cm" svg:x2="5.5cm" svg:y2="0cm"><text:p/></draw:line><draw:line draw:style-name="gr4" draw:text-style-name="P17" svg:x1="6.001cm" svg:y1="6cm" svg:x2="6.001cm" svg:y2="0cm"><text:p/></draw:line><draw:line draw:style-name="gr4" draw:text-style-name="P17" svg:x1="6.5cm" svg:y1="6cm" svg:x2="6.5cm" svg:y2="0cm"><text:p/></draw:line><draw:line draw:style-name="gr4" draw:text-style-name="P17" svg:x1="7cm" svg:y1="6cm" svg:x2="7cm" svg:y2="0cm"><text:p/></draw:line><draw:line draw:style-name="gr4" draw:text-style-name="P17" svg:x1="7.502cm" svg:y1="6cm" svg:x2="7.502cm" svg:y2="0cm"><text:p/></draw:line><draw:line draw:style-name="gr4" draw:text-style-name="P17" svg:x1="8.002cm" svg:y1="6cm" svg:x2="8.002cm" svg:y2="0cm"><text:p/></draw:line><draw:line draw:style-name="gr4" draw:text-style-name="P17" svg:x1="8.502cm" svg:y1="6cm" svg:x2="8.502cm" svg:y2="0cm"><text:p/></draw:line><draw:line draw:style-name="gr4" draw:text-style-name="P17" svg:x1="9.003cm" svg:y1="6cm" svg:x2="9.003cm" svg:y2="0cm"><text:p/></draw:line><draw:line draw:style-name="gr4" draw:text-style-name="P17" svg:x1="9.503cm" svg:y1="6cm" svg:x2="9.503cm" svg:y2="0cm"><text:p/></draw:line><draw:line draw:style-name="gr4" draw:text-style-name="P17" svg:x1="10.003cm" svg:y1="6cm" svg:x2="10.003cm" svg:y2="0cm"><text:p/></draw:line><draw:line draw:style-name="gr4" draw:text-style-name="P17" svg:x1="10.504cm" svg:y1="6cm" svg:x2="10.504cm" svg:y2="0cm"><text:p/></draw:line><draw:line draw:style-name="gr4" draw:text-style-name="P17" svg:x1="11.004cm" svg:y1="6cm" svg:x2="11.004cm" svg:y2="0cm"><text:p/></draw:line><draw:line draw:style-name="gr4" draw:text-style-name="P17" svg:x1="11.501cm" svg:y1="6cm" svg:x2="11.501cm" svg:y2="0cm"><text:p/></draw:line><draw:line draw:style-name="gr4" draw:text-style-name="P17" svg:x1="12.001cm" svg:y1="6cm" svg:x2="12.001cm" svg:y2="0cm"><text:p/></draw:line><draw:line draw:style-name="gr4" draw:text-style-name="P17" svg:x1="12.5cm" svg:y1="6cm" svg:x2="12.5cm" svg:y2="0cm"><text:p/></draw:line><draw:line draw:style-name="gr4" draw:text-style-name="P17" svg:x1="4.001cm" svg:y1="0.5cm" svg:x2="13.001cm" svg:y2="0.5cm"><text:p/></draw:line><draw:line draw:style-name="gr4" draw:text-style-name="P17" svg:x1="4.001cm" svg:y1="1cm" svg:x2="13.001cm" svg:y2="1cm"><text:p/></draw:line><draw:line draw:style-name="gr4" draw:text-style-name="P17" svg:x1="4.001cm" svg:y1="1.5cm" svg:x2="13.001cm" svg:y2="1.5cm"><text:p/></draw:line><draw:line draw:style-name="gr4" draw:text-style-name="P17" svg:x1="4.001cm" svg:y1="2cm" svg:x2="13.001cm" svg:y2="2cm"><text:p/></draw:line><draw:line draw:style-name="gr4" draw:text-style-name="P17" svg:x1="4.001cm" svg:y1="2.5cm" svg:x2="13.001cm" svg:y2="2.5cm"><text:p/></draw:line><draw:line draw:style-name="gr4" draw:text-style-name="P17" svg:x1="4.001cm" svg:y1="3cm" svg:x2="13.001cm" svg:y2="3cm"><text:p/></draw:line><draw:line draw:style-name="gr4" draw:text-style-name="P17" svg:x1="4.001cm" svg:y1="3.5cm" svg:x2="13.001cm" svg:y2="3.5cm"><text:p/></draw:line><draw:line draw:style-name="gr4" draw:text-style-name="P17" svg:x1="4.001cm" svg:y1="4cm" svg:x2="13.001cm" svg:y2="4cm"><text:p/></draw:line><draw:line draw:style-name="gr4" draw:text-style-name="P17" svg:x1="4.001cm" svg:y1="4.5cm" svg:x2="13.001cm" svg:y2="4.5cm"><text:p/></draw:line><draw:line draw:style-name="gr4" draw:text-style-name="P17" svg:x1="4.001cm" svg:y1="5.5cm" svg:x2="13.001cm" svg:y2="5.5cm"><text:p/></draw:line></draw:g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4"/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>
  <office:font-face-decls>
    <style:font-face style:name="StarSymbol" svg:font-family="StarSymbol" style:font-charset="x-symbol"/>
    <style:font-face style:name="Tahoma2" svg:font-family="Tahoma"/>
    <style:font-face style:name="Courier New" svg:font-family="'Courier New'" style:font-family-generic="modern" style:font-pitch="fixed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-10 30h20z"/>
    <draw:stroke-dash draw:name="Fine_20_Dashed_20__28_var_29_" draw:display-name="Fine Dashed (var)" draw:style="rect" draw:dots1="1" draw:dots1-length="112%" draw:distance="112%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15$Build-9379</meta:generator>
    <meta:creation-date>2012-10-23T12:21:26.22</meta:creation-date>
    <dc:language>de-DE</dc:language>
    <meta:editing-cycles>6</meta:editing-cycles>
    <meta:editing-duration>PT00H21M18S</meta:editing-duration>
    <dc:date>2012-10-23T19:11:33.02</dc:date>
    <meta:document-statistic meta:table-count="2" meta:image-count="0" meta:object-count="0" meta:page-count="2" meta:paragraph-count="52" meta:word-count="188" meta:character-count="1689"/>
    <dc:creator>Bernd Gramlich</dc:creator>
    <meta:user-defined meta:name="Info 1"/>
    <meta:user-defined meta:name="Info 2"/>
    <meta:user-defined meta:name="Info 3"/>
    <meta:user-defined meta:name="Info 4"/>
  </office:meta>
</office:document-meta>
</file>